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/>
    </style:style>
    <style:style style:name="T2" style:parent-style-name="DefaultParagraphFont" style:family="text">
      <style:text-properties style:font-name="Segoe UI Emoji" style:font-name-complex="Segoe UI Emoji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  <style:style style:name="T5" style:parent-style-name="DefaultParagraphFont" style:family="text">
      <style:text-properties fo:font-weight="bold" style:font-weight-asian="bold" style:font-weight-complex="bold"/>
    </style:style>
    <style:style style:name="T6" style:parent-style-name="DefaultParagraphFont" style:family="text">
      <style:text-properties fo:font-weight="bold" style:font-weight-asian="bold" style:font-weight-complex="bold"/>
    </style:style>
    <style:style style:name="T7" style:parent-style-name="DefaultParagraphFont" style:family="text">
      <style:text-properties style:font-name="Segoe UI Emoji" style:font-name-complex="Segoe UI Emoji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T9" style:parent-style-name="DefaultParagraphFont" style:family="text">
      <style:text-properties fo:font-weight="bold" style:font-weight-asian="bold" style:font-weight-complex="bold"/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T11" style:parent-style-name="DefaultParagraphFont" style:family="text">
      <style:text-properties style:font-name="Segoe UI Emoji" style:font-name-complex="Segoe UI Emoji"/>
    </style:style>
    <style:style style:name="T12" style:parent-style-name="DefaultParagraphFont" style:family="text">
      <style:text-properties fo:font-weight="bold" style:font-weight-asian="bold" style:font-weight-complex="bold"/>
    </style:style>
    <style:style style:name="T13" style:parent-style-name="DefaultParagraphFont" style:family="text">
      <style:text-properties fo:font-weight="bold" style:font-weight-asian="bold" style:font-weight-complex="bold"/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T15" style:parent-style-name="DefaultParagraphFont" style:family="text">
      <style:text-properties style:font-name="Segoe UI Emoji" style:font-name-complex="Segoe UI Emoji"/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T18" style:parent-style-name="DefaultParagraphFont" style:family="text">
      <style:text-properties fo:font-weight="bold" style:font-weight-asian="bold" style:font-weight-complex="bold"/>
    </style:style>
    <style:style style:name="T19" style:parent-style-name="DefaultParagraphFont" style:family="text">
      <style:text-properties style:font-name="Segoe UI Emoji" style:font-name-complex="Segoe UI Emoji"/>
    </style:style>
    <style:style style:name="T20" style:parent-style-name="DefaultParagraphFont" style:family="text">
      <style:text-properties fo:font-weight="bold" style:font-weight-asian="bold" style:font-weight-complex="bold"/>
    </style:style>
    <style:style style:name="P21" style:parent-style-name="Normal" style:family="paragraph">
      <style:paragraph-properties fo:break-before="page"/>
      <style:text-properties fo:font-weight="bold" style:font-weight-asian="bold" style:font-weight-complex="bold"/>
    </style:style>
    <style:style style:name="P22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T23" style:parent-style-name="DefaultParagraphFont" style:family="text">
      <style:text-properties style:font-name="Segoe UI Emoji" style:font-name-complex="Segoe UI Emoji"/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/>
    </style:style>
    <style:style style:name="T26" style:parent-style-name="DefaultParagraphFont" style:family="text">
      <style:text-properties style:font-name="Segoe UI Emoji" style:font-name-complex="Segoe UI Emoji"/>
    </style:style>
    <style:style style:name="T27" style:parent-style-name="DefaultParagraphFont" style:family="text">
      <style:text-properties fo:font-weight="bold" style:font-weight-asian="bold" style:font-weight-complex="bold"/>
    </style:style>
    <style:style style:name="T28" style:parent-style-name="DefaultParagraphFont" style:family="text">
      <style:text-properties fo:font-weight="bold" style:font-weight-asian="bold" style:font-weight-complex="bold"/>
    </style:style>
    <style:style style:name="T29" style:parent-style-name="DefaultParagraphFont" style:family="text">
      <style:text-properties fo:font-weight="bold" style:font-weight-asian="bold" style:font-weight-complex="bold"/>
    </style:style>
    <style:style style:name="T30" style:parent-style-name="DefaultParagraphFont" style:family="text">
      <style:text-properties style:font-name="Segoe UI Emoji" style:font-name-complex="Segoe UI Emoji"/>
    </style:style>
    <style:style style:name="T31" style:parent-style-name="DefaultParagraphFont" style:family="text">
      <style:text-properties fo:font-weight="bold" style:font-weight-asian="bold" style:font-weight-complex="bold"/>
    </style:style>
    <style:style style:name="T32" style:parent-style-name="DefaultParagraphFont" style:family="text">
      <style:text-properties fo:font-weight="bold" style:font-weight-asian="bold" style:font-weight-complex="bold"/>
    </style:style>
    <style:style style:name="T33" style:parent-style-name="DefaultParagraphFont" style:family="text">
      <style:text-properties style:font-name="Segoe UI Emoji" style:font-name-complex="Segoe UI Emoji"/>
    </style:style>
    <style:style style:name="T34" style:parent-style-name="DefaultParagraphFont" style:family="text">
      <style:text-properties fo:font-weight="bold" style:font-weight-asian="bold" style:font-weight-complex="bold"/>
    </style:style>
    <style:style style:name="T35" style:parent-style-name="DefaultParagraphFont" style:family="text">
      <style:text-properties fo:font-weight="bold" style:font-weight-asian="bold" style:font-weight-complex="bold"/>
    </style:style>
    <style:style style:name="T36" style:parent-style-name="DefaultParagraphFont" style:family="text">
      <style:text-properties style:font-name="Segoe UI Emoji" style:font-name-complex="Segoe UI Emoji"/>
    </style:style>
    <style:style style:name="T37" style:parent-style-name="DefaultParagraphFon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Egyptian Adventure</text:p>
      <text:p text:style-name="Normal"><text:span text:style-name="T2">🏺</text:span><text:s/><text:span text:style-name="T3">THE PHARAOH'S MAP</text:span></text:p>
      <text:p text:style-name="Normal">The Pharaoh has hidden the first clue.</text:p>
      <text:p text:style-name="Normal">Stand with your compass flat.</text:p>
      <text:p text:style-name="Normal">Find<text:s/><text:span text:style-name="T4">NORTH</text:span>.</text:p>
      <text:p text:style-name="Normal">Travel<text:s/><text:span text:style-name="T5">NORTH</text:span><text:s/>towards the<text:s/>windows.</text:p>
      <text:p text:style-name="Normal">When you reach the northern side of the hall, search for the<text:s/><text:span text:style-name="T6">first piece of your map</text:span>.</text:p>
      <text:p text:style-name="Normal"><text:span text:style-name="T7">🦂</text:span><text:s/><text:span text:style-name="T8">CROSS THE DESERT</text:span></text:p>
      <text:p text:style-name="Normal">The desert lies to the<text:s/><text:span text:style-name="T9">SOUTH</text:span>.</text:p>
      <text:p text:style-name="Normal">Face SOUTH.</text:p>
      <text:p text:style-name="Normal">Walk towards the<text:s/>doors and go outside.</text:p>
      <text:p text:style-name="Normal">Look for the next<text:s/><text:span text:style-name="T10">piece of your map.</text:span></text:p>
      <text:p text:style-name="Normal"><text:span text:style-name="T11">🐪</text:span><text:s/><text:span text:style-name="T12">THE CARAVAN</text:span></text:p>
      <text:p text:style-name="Normal">Your caravan must travel<text:s/><text:span text:style-name="T13">EAST</text:span>.</text:p>
      <text:p text:style-name="Normal">Find EAST on your compass.</text:p>
      <text:p text:style-name="Normal">Walk across the open area until you reach the<text:s/><text:span text:style-name="T14">eastern side of the kingdom</text:span>.</text:p>
      <text:p text:style-name="Normal">Your next clue is waiting there.</text:p>
      <text:p text:style-name="Normal"><text:span text:style-name="T15">🏺</text:span><text:s/><text:span text:style-name="T16">THE LOST TEMPLE</text:span></text:p>
      <text:p text:style-name="Normal">The temple lies to the<text:s/><text:span text:style-name="T17">WEST</text:span>.</text:p>
      <text:p text:style-name="Normal">Before you leave, answer:</text:p>
      <text:p text:style-name="Normal"><text:span text:style-name="T18">What direction is opposite EAST?</text:span></text:p>
      <text:p text:style-name="Normal">Now travel WEST towards the<text:s/>tree.</text:p>
      <text:p text:style-name="Normal">Find the<text:s/>last piece of your map.</text:p>
      <text:p text:style-name="Normal"><text:span text:style-name="T19">💎</text:span><text:s/><text:span text:style-name="T20">THE PHARAOH'S MAP</text:span></text:p>
      <text:p text:style-name="Normal">You have found a piece of the Time Traveller's map!</text:p>
      <text:p text:style-name="Normal">Take it back to<text:s/>Akela</text:p>
      <text:p text:style-name="P21"/>
      <text:soft-page-break/>
      <text:p text:style-name="P22">Viking Voyage</text:p>
      <text:p text:style-name="Normal"><text:span text:style-name="T23">⚔️</text:span><text:s/><text:span text:style-name="T24">VIKING LANDING</text:span></text:p>
      <text:p text:style-name="Normal">The Viking ship has landed!</text:p>
      <text:p text:style-name="Normal">Face<text:s/><text:span text:style-name="T25">WEST</text:span>.</text:p>
      <text:p text:style-name="Normal">Travel towards the<text:s/>large tree.</text:p>
      <text:p text:style-name="Normal">Find the<text:s/>first part of your map.</text:p>
      <text:p text:style-name="Normal"><text:span text:style-name="T26">🛡️</text:span><text:s/><text:span text:style-name="T27">THE VIKING TEST</text:span></text:p>
      <text:p text:style-name="Normal">The Viking chief asks:</text:p>
      <text:p text:style-name="Normal"><text:span text:style-name="T28">If WEST is behind you, what direction is in front of you?</text:span></text:p>
      <text:p text:style-name="Normal">Turn and face that direction.</text:p>
      <text:p text:style-name="Normal">Travel towards the<text:s/><text:span text:style-name="T29">East</text:span><text:s/>and look for the next piece of your map.</text:p>
      <text:p text:style-name="Normal"><text:span text:style-name="T30">⚓</text:span><text:s/><text:span text:style-name="T31">THE LONGSHIP</text:span></text:p>
      <text:p text:style-name="Normal">Your longship must sail<text:s/><text:span text:style-name="T32">NORTH</text:span>.</text:p>
      <text:p text:style-name="Normal">Use your compass.</text:p>
      <text:p text:style-name="Normal">Move carefully towards the<text:s/>northern<text:s/>side of the kingdom.</text:p>
      <text:p text:style-name="Normal">Find the<text:s/>next piece of your map.</text:p>
      <text:p text:style-name="Normal"><text:span text:style-name="T33">🌊</text:span><text:s/><text:span text:style-name="T34">THE RETURN VOYAGE</text:span></text:p>
      <text:p text:style-name="Normal">The Viking ship must return to shore.</text:p>
      <text:p text:style-name="Normal">Travel<text:s/><text:span text:style-name="T35">SOUTH</text:span>.</text:p>
      <text:p text:style-name="Normal">Look for the<text:s/>final piece of your map.</text:p>
      <text:p text:style-name="Normal"><text:span text:style-name="T36">🪙</text:span><text:s/><text:span text:style-name="T37">VIKING TREASURE</text:span></text:p>
      <text:p text:style-name="Normal">You have successfully crossed the Viking lands.</text:p>
      <text:p text:style-name="Normal">Take your map piece back to<text:s/>Akela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ZA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haron  Venn</meta:initial-creator>
    <dc:creator>Sharon  Venn</dc:creator>
    <meta:creation-date>2026-08-13T18:10:00Z</meta:creation-date>
    <dc:date>2026-08-13T18:17:00Z</dc:date>
    <meta:template xlink:href="Normal" xlink:type="simple"/>
    <meta:editing-cycles>1</meta:editing-cycles>
    <meta:editing-duration>PT420S</meta:editing-duration>
    <meta:document-statistic meta:page-count="2" meta:paragraph-count="3" meta:word-count="228" meta:character-count="1527" meta:row-count="10" meta:non-whitespace-character-count="1302"/>
  </office:meta>
</office:document-meta>
</file>